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text-properties style:font-name-asian="標楷體" fo:font-size="14pt" style:font-size-asian="14pt" style:font-size-complex="14pt"/>
    </style:style>
    <style:style style:name="TableColumn4" style:family="table-column">
      <style:table-column-properties style:column-width="1.0541in"/>
    </style:style>
    <style:style style:name="TableColumn5" style:family="table-column">
      <style:table-column-properties style:column-width="2.1479in"/>
    </style:style>
    <style:style style:name="TableColumn6" style:family="table-column">
      <style:table-column-properties style:column-width="1.2715in"/>
    </style:style>
    <style:style style:name="TableColumn7" style:family="table-column">
      <style:table-column-properties style:column-width="1.818in"/>
    </style:style>
    <style:style style:name="Table3" style:family="table">
      <style:table-properties style:width="6.2916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-asian="標楷體" fo:font-size="14pt" style:font-size-asian="14pt" style:font-size-complex="14pt"/>
    </style:style>
    <style:style style:name="TableRow13" style:family="table-row">
      <style:table-row-properties style:min-row-height="0.6798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-asian="標楷體" fo:font-size="14pt" style:font-size-asian="14pt" style:font-size-complex="14pt"/>
    </style:style>
    <style:style style:name="TableRow18" style:family="table-row">
      <style:table-row-properties style:min-row-height="0.7791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indent="0.2916in"/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 style:min-row-height="0.8527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/>
    </style:style>
    <style:style style:name="TableRow33" style:family="table-row">
      <style:table-row-properties style:min-row-height="0.7861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-asian="標楷體" style:font-size-complex="12pt"/>
    </style:style>
    <style:style style:name="P36" style:parent-style-name="內文" style:family="paragraph">
      <style:text-properties style:font-name-asian="標楷體" style:font-size-complex="12pt"/>
    </style:style>
    <style:style style:name="P37" style:parent-style-name="內文" style:family="paragraph">
      <style:text-properties style:font-name-asian="標楷體" fo:font-weight="bold" style:font-weight-asian="bold" fo:color="#FF0000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line-height="0.3055in" fo:margin-left="0.1958in" fo:text-indent="-0.1958in">
        <style:tab-stops/>
      </style:paragraph-properties>
      <style:text-properties style:font-name="標楷體" style:font-name-asian="標楷體" fo:color="#000000" fo:letter-spacing="0.0138in" fo:font-size="14pt" style:font-size-asian="14pt" style:font-size-complex="14pt"/>
    </style:style>
    <style:style style:name="P39" style:parent-style-name="內文" style:family="paragraph">
      <style:paragraph-properties style:snap-to-layout-grid="false" fo:text-align="justify" fo:line-height="0.2916in" fo:margin-left="0.1958in" fo:text-indent="-0.1958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weight="bold" style:font-weight-asian="bold" fo:color="#FF0000" fo:letter-spacing="0.0138in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color="#000000" fo:letter-spacing="0.0138in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標楷體" fo:color="#000000" fo:letter-spacing="0.0138in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weight="bold" style:font-weight-asian="bold" fo:color="#000000" fo:letter-spacing="0.0138in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fo:color="#000000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weight="bold" style:font-weight-asian="bold" fo:color="#000000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weight="bold" style:font-weight-asian="bold" fo:color="#000000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weight="bold" style:font-weight-asian="bold" fo:color="#000000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weight="bold" style:font-weight-asian="bold" fo:color="#000000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5" style:parent-style-name="內文" style:family="paragraph">
      <style:paragraph-properties fo:line-height="0.2916in" fo:margin-left="0.2222in" fo:text-indent="-0.2222in">
        <style:tab-stops/>
      </style:paragraph-properties>
      <style:text-properties style:font-name="標楷體" style:font-name-asian="標楷體" fo:color="#000000" fo:letter-spacing="0.0138in" fo:font-size="14pt" style:font-size-asian="14pt" style:font-size-complex="14pt"/>
    </style:style>
    <style:style style:name="P76" style:parent-style-name="內文" style:family="paragraph">
      <style:paragraph-properties fo:line-height="0.2916in" fo:margin-left="0.2222in" fo:text-indent="-0.2222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標楷體" fo:color="#000000" fo:letter-spacing="0.0138in" fo:font-size="14pt" style:font-size-asian="14pt" style:font-size-complex="14pt"/>
    </style:style>
    <style:style style:name="P79" style:parent-style-name="內文" style:family="paragraph">
      <style:paragraph-properties fo:line-height="0.2916in" fo:margin-left="0.2222in" fo:text-indent="-0.2222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color="#000000" fo:letter-spacing="0.0138in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letter-spacing="0.0138in" fo:font-size="14pt" style:font-size-asian="14pt" style:font-size-complex="14pt"/>
    </style:style>
  </office:automatic-styles>
  <office:body>
    <office:text text:use-soft-page-breaks="true">
      <text:p text:style-name="P1">臺中市政府臺灣大道市政大樓禮賓廳借用申請表</text:p>
      <text:p text:style-name="P2">填表日期：　　　年　　　月　　　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借用單位</text:p>
          </table:table-cell>
          <table:table-cell table:style-name="TableCell11" table:number-columns-spanned="3">
            <text:p text:style-name="P12"/>
          </table:table-cell>
          <table:covered-table-cell/>
          <table:covered-table-cell/>
        </table:table-row>
        <table:table-row table:style-name="TableRow13">
          <table:table-cell table:style-name="TableCell14">
            <text:p text:style-name="P15">借用事由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借用時間</text:p>
          </table:table-cell>
          <table:table-cell table:style-name="TableCell21" table:number-columns-spanned="3">
            <text:p text:style-name="P22">年　　月　 日 <text:s text:c="3"/>時至 <text:s text:c="2"/>年 <text:s text:c="2"/>月 <text:s text:c="3"/>日 <text:s text:c="3"/>時止</text:p>
            <text:p text:style-name="內文"><text:span text:style-name="T23">合計　　日　 　時</text:span></text:p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主持人</text:p>
          </table:table-cell>
          <table:table-cell table:style-name="TableCell27">
            <text:p text:style-name="P28"/>
          </table:table-cell>
          <table:table-cell table:style-name="TableCell29">
            <text:p text:style-name="P30">預估人數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4">
            <text:p text:style-name="P35">主辦人　：<text:s text:c="5"/>　<text:s text:c="8"/>科長：<text:s text:c="3"/>　　<text:s text:c="9"/>機關首長：</text:p>
            <text:p text:style-name="P36">聯絡電話(分機)：<text:s text:c="32"/>(或授權人)<text:s/></text:p>
            <text:p text:style-name="P37">聯絡手機：<text:s/></text:p>
          </table:table-cell>
          <table:covered-table-cell/>
          <table:covered-table-cell/>
          <table:covered-table-cell/>
        </table:table-row>
      </table:table>
      <text:p text:style-name="P38">【備註】</text:p>
      <text:p text:style-name="P39"><text:span text:style-name="T40">◎</text:span><text:span text:style-name="T41">各機關申請借用本場所，應先以電話向秘書處提出申請，由秘書處預審登錄，並最遲於借用前三日填妥</text:span><text:span text:style-name="T42">本申請表</text:span><text:span text:style-name="T43">核章</text:span><text:span text:style-name="T44">後掃描</text:span><text:span text:style-name="T45">，</text:span><text:span text:style-name="T46">以電子郵件</text:span><text:span text:style-name="T47">傳</text:span><text:span text:style-name="T48">至</text:span><text:span text:style-name="T49">f</text:span><text:span text:style-name="T50">24211</text:span><text:span text:style-name="T51">@taichung.gov.tw</text:span><text:span text:style-name="T52">或</text:span><text:span text:style-name="T53">傳真</text:span><text:span text:style-name="T54">(</text:span><text:span text:style-name="T55">22547282</text:span><text:span text:style-name="T56">)</text:span><text:span text:style-name="T57">至</text:span><text:span text:style-name="T58">秘書處</text:span><text:span text:style-name="T59">(機要科)</text:span><text:span text:style-name="T60">方同意借用</text:span><text:span text:style-name="T61">，並以電話(22289111分機：</text:span><text:span text:style-name="T62">11</text:span><text:span text:style-name="T63">505</text:span><text:span text:style-name="T64">)確認本</text:span><text:span text:style-name="T65">科</text:span><text:span text:style-name="T66">是否收到</text:span><text:span text:style-name="T67">，採先登記先使用之原則</text:span><text:span text:style-name="T68">辦</text:span><text:span text:style-name="T69">理。但遇特殊情形，</text:span><text:span text:style-name="T70">秘</text:span><text:span text:style-name="T71">書</text:span><text:span text:style-name="T72">處得於各機關使用</text:span><text:span text:style-name="T73">日一日前註銷並優先調用</text:span><text:span text:style-name="T74">。</text:span></text:p>
      <text:p text:style-name="P75">◎本場所適當容納座位人數為十五至四十人，賓客人數遠低或超過者，除有特殊情況外，不予借用；另本場所鄰近茶水間，可供借用機關運用。</text:p>
      <text:p text:style-name="P76"><text:span text:style-name="T77">◎</text:span><text:span text:style-name="T78">本場所禁止喧鬧之活動，以維護辦公環境品質。</text:span></text:p>
      <text:p text:style-name="P79"><text:span text:style-name="T80">◎</text:span><text:span text:style-name="T81">借用</text:span><text:span text:style-name="T82">機關使用</text:span><text:span text:style-name="T83">本場所或茶水間完畢後，應立即整理環境，並恢復原狀(包含桌椅排放方式、杯具等)，於離開前確實檢查本場所電源(含燈具、冷氣及各項設備)是否關閉，如有損壞、汙漬或其他破壞行為，應負損害賠償責任</text:span><text:span text:style-name="T8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777in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color="#000000" fo:letter-spacing="0.0138in" fo:font-size="14pt" style:font-size-asian="14pt" style:font-size-complex="14pt" fo:hyphenate="false"/>
    </style:style>
    <style:style style:name="註釋標題字元" style:display-name="註釋標題 字元" style:family="text">
      <style:text-properties style:font-name="標楷體" style:font-name-asian="標楷體" fo:color="#000000" fo:letter-spacing="0.0138in" style:letter-kerning="true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000000" fo:letter-spacing="0.0138in" fo:font-size="14pt" style:font-size-asian="14pt" style:font-size-complex="14pt" fo:hyphenate="false"/>
    </style:style>
    <style:style style:name="結語字元" style:display-name="結語 字元" style:family="text">
      <style:text-properties style:font-name="標楷體" style:font-name-asian="標楷體" fo:color="#000000" fo:letter-spacing="0.0138in" style:letter-kerning="true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055in" fo:margin-left="0.9847in" fo:margin-bottom="0.9055in" fo:margin-right="0.9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ser</meta:initial-creator>
    <dc:creator>董慧敏</dc:creator>
    <meta:creation-date>2026-07-14T01:25:00Z</meta:creation-date>
    <dc:date>2026-07-14T01:25:00Z</dc:date>
    <meta:print-date>2026-07-14T01:24:00Z</meta:print-date>
    <meta:template xlink:href="Normal" xlink:type="simple"/>
    <meta:editing-cycles>2</meta:editing-cycles>
    <meta:editing-duration>PT720S</meta:editing-duration>
    <meta:document-statistic meta:page-count="1" meta:paragraph-count="1" meta:word-count="88" meta:character-count="594" meta:row-count="4" meta:non-whitespace-character-count="507"/>
  </office:meta>
</office:document-meta>
</file>